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marketplace.visualstudio.com/items?itemName=dsznajder.es7-react-js-snippets" text:style-name="Internet_20_link" text:visited-style-name="Visited_20_Internet_20_Link">Внешняя ссылка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es7_react_redux_react-native_snippets</dc:title>
  </office:meta>
</office:document-meta>
</file>