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obavlenie_svoego_obekta_v_versirovanie"/>Добавляем в конфигураторе Определяемые типы</text:span>
ОпределяемыеТипы.ВерсируемыеДанные
ОпределяемыеТипы.ВерсируемыеДанныеОбъект</text:p>
      <text:p text:style-name="Text_20_body"><text:span text:style-name="Strong_20_Emphasis">Добавляем в предприятии</text:span>
Администрирование-ПоддержкаИОбслуживание-Версирование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obavlenie_svoego_obekta_v_versirovanie</dc:title>
  </office:meta>
</office:document-meta>
</file>