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litelnye_operacii._fonovye_vypolnenija_bsp"/><text:bookmark-start text:name="__RefHeading___variant_1_1"/><text:bookmark-start text:name="variant_1"/>Вариант 1<text:bookmark-end text:name="__RefHeading___variant_1_1"/><text:bookmark-end text:name="variant_1"/></text:h>
      <text:p text:style-name="Text_20_body">В общем виде процесс запуска и обработки результата длительной операции в модуле формы выглядит следующим образом:</text:p>
      <text:list text:style-name="List_20_1" text:continue-numbering="false">
        <text:list-item>
          <text:p text:style-name="List_20_1_Content_First"> 1) Процедура, которая будет исполняться в фоне, располагается в модуле менеджера объекта или в серверном общем модуле:</text:p>
        </text:list-item>
        <text:list-item>
          <text:p text:style-name="List_20_1_Content_Last"> <text:span text:style-name="Strong_20_Emphasis">P.S. ОБЯЗАТЕЛЬО ДВА ПАРАМЕТРА ДОЛЖА ПРИНИМАТЬ ВІПОЛНЯЕМАЯ В ФОНЕ</text:span> </text:p>
        </text:list-item>
      </text:list>
      <text:p text:style-name="Preformatted_20_Text">Процедура ВыполнитьРасчет(Знач МойПараметр1, Знач МойПараметр2) Экспорт<text:line-break/><text:s text:c="3"/>...<text:line-break/>КонецПроцедуры</text:p>
      <text:p text:style-name="Text_20_body">2) Запуск операции на сервере и подключение обработчика ожидания (при необходимости):</text:p>
      <text:p text:style-name="Preformatted_20_Text">&amp;НаКлиенте<text:line-break/>Процедура ВыполнитьРасчет()<text:line-break/><text:s text:c="3"/>ДлительнаяОперация = НачатьВыполнениеНаСервере();<text:line-break/><text:s text:c="3"/>ОповещениеОЗавершении = Новый ОписаниеОповещения("ОбработатьРезультат", ЭтотОбъект);<text:line-break/><text:s text:c="3"/>ПараметрыОжидания = ДлительныеОперацииКлиент.ПараметрыОжидания(ЭтотОбъект);<text:line-break/><text:s text:c="3"/>ДлительныеОперацииКлиент.ОжидатьЗавершение(ДлительнаяОперация, ОповещениеОЗавершении, ПараметрыОжидания);<text:line-break/>КонецПроцедуры</text:p>
      <text:p text:style-name="Preformatted_20_Text">&amp;НаСервере<text:line-break/>Функция НачатьВыполнениеНаСервере()<text:line-break/><text:s text:c="3"/>Возврат ДлительныеОперации.ВыполнитьПроцедуру(, "Обработки.МояОбработка.ВыполнитьРасчет",<text:line-break/><text:s text:c="3"/>МойПараметр1, МойПараметр2);<text:line-break/>КонецФункции</text:p>
      <text:p text:style-name="Text_20_body">3) Обработка результата длительной операции:</text:p>
      <text:p text:style-name="Preformatted_20_Text">&amp;НаКлиенте<text:line-break/>Процедура ОбработатьРезультат(Результат, ДополнительныеПараметры) Экспорт<text:line-break/><text:s text:c="3"/>Если Результат = Неопределено Тогда<text:line-break/><text:s text:c="7"/>Возврат;<text:line-break/><text:s text:c="3"/>КонецЕсли;<text:line-break/><text:s text:c="3"/>ПриЗавершенииРасчета();<text:line-break/>КонецПроцедуры</text:p>
      <text:p text:style-name="Preformatted_20_Text">&amp;НаСервере<text:line-break/>Функция ЗапуститьФоновуюОтправкуФайлов()<text:line-break/><text:line-break/><text:s text:c="3"/>ОтправляемыеФайлы = Новый Массив;<text:line-break/><text:s text:c="3"/>Для Каждого Файл Из Файлы.ПолучитьЭлементы() Цикл<text:line-break/><text:line-break/><text:s text:c="7"/>ОписаниеФайла = Новый Структура;<text:line-break/><text:s text:c="7"/>ОписаниеФайла.Вставить("ИмяФайла", Файл.Наименование);<text:line-break/><text:s text:c="7"/>ОписаниеФайла.Вставить("ДатаИзменения");<text:line-break/><text:s text:c="7"/>ОписаниеФайла.Вставить("Каталог");<text:line-break/><text:s text:c="7"/>ОписаниеФайла.Вставить("ДвоичныеДанные", ПолучитьИзВременногоХранилища(Файл.Адрес));<text:line-break/><text:line-break/><text:s text:c="7"/>ОтправляемыеФайлы.Добавить(ОписаниеФайла);<text:line-break/><text:s text:c="3"/>КонецЦикла;<text:line-break/><text:line-break/><text:s text:c="3"/>ПараметрыВыполнения = ДлительныеОперации.ПараметрыВыполненияПроцедуры();<text:line-break/><text:s text:c="3"/>ПараметрыВыполнения.НаименованиеФоновогоЗадания = НСтр("ru = 'Отправка файлов в сервиса распознавания документов'");<text:line-break/><text:line-break/><text:s text:c="3"/>ФоновоеЗадание = ДлительныеОперации.ВыполнитьПроцедуру(ПараметрыВыполнения,<text:line-break/>"Обработки.РаспознаваниеДокументов.ОтправитьФайлыНаРаспознавание", ОтправляемыеФайлы);<text:line-break/><text:line-break/><text:s text:c="3"/>Возврат ФоновоеЗадание;<text:line-break/><text:line-break/>КонецФункции;</text:p>
      <text:h text:style-name="Heading_20_1" text:outline-level="1"><text:bookmark-start text:name="__RefHeading___variant_2_2"/><text:bookmark-start text:name="variant_2"/>Вариант 2<text:bookmark-end text:name="__RefHeading___variant_2_2"/><text:bookmark-end text:name="variant_2"/></text:h>
      <text:h text:style-name="Heading_20_1" text:outline-level="1"><text:bookmark-start text:name="__RefHeading___variant_3_3"/><text:bookmark-start text:name="variant_3"/>Вариант 3<text:bookmark-end text:name="__RefHeading___variant_3_3"/><text:bookmark-end text:name="variant_3"/></text:h>
      <text:p text:style-name="Text_20_body"><text:span text:style-name="Strong_20_Emphasis">в БСП вместо длительных операций уже рекомендуется применять «ВыполнитьПроцедуру» или «ВыполнитьФункцию»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litelnye_operacii._fonovye_vypolnenija_bsp</dc:title>
  </office:meta>
</office:document-meta>
</file>