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splay"/><text:bookmark-start text:name="__RefHeading___display_1"/><text:bookmark-start text:name="display"/>display<text:bookmark-end text:name="__RefHeading___display_1"/><text:bookmark-end text:name="display"/></text:h>
      <text:p text:style-name="Text_20_body">Іноді необхідно, щоб рядковий елемент поводився, як блоковий і навпаки. У цьому випадку, значення властивості display можна за необхідності міняти на будь-яке інше.</text:p>
      <text:list text:style-name="List_20_1" text:continue-numbering="false">
        <text:list-item>
          <text:p text:style-name="List_20_1_Content_First"> <text:span text:style-name="Strong_20_Emphasis">Рядкові елементи</text:span> призначені для виділення та оформлення текстового контенту. Наприклад посилань кнопок, зображень тощо.</text:p>
        </text:list-item>
        <text:list-item>
          <text:p text:style-name="List_20_1_Content_Last"> <text:span text:style-name="Strong_20_Emphasis">Блокові елементи</text:span> використовуються для розмітки текстових контейнерів (заголовків, списків, абзаців) і великих смислових розділів (секцій, шапки, підвалу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isplay</dc:title>
  </office:meta>
</office:document-meta>
</file>