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s_metodi_pidkljuchnnja_stiliv"/><text:bookmark-start text:name="__RefHeading___css_metodi_pidkljuchnnja_stiliv_1"/><text:bookmark-start text:name="css_metodi_pidkljuchnnja_stiliv"/>CSS методи підключння стилів<text:bookmark-end text:name="__RefHeading___css_metodi_pidkljuchnnja_stiliv_1"/><text:bookmark-end text:name="css_metodi_pidkljuchnnja_stiliv"/></text:h>
      <text:p text:style-name="Text_20_body">Є три способи додати стилі до HTML-документа, кожен із яких має свої переваги, недоліки, обмеження і сферу застосування.</text:p>
      <text:list text:style-name="Numbering_20_1" text:continue-numbering="false">
        <text:list-item>
          <text:p text:style-name="Numbering_20_1_Content_First"> Вбудовані стилі.</text:p>
        </text:list-item>
        <text:list-item>
          <text:p text:style-name="Numbering_20_1_Content"> Вбудована таблиця стилів.</text:p>
        </text:list-item>
        <text:list-item>
          <text:p text:style-name="Numbering_20_1_Content_Last"> Зовнішня таблиця стилі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ss_metodi_pidkljuchnnja_stiliv</dc:title>
  </office:meta>
</office:document-meta>
</file>