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tenie_excel_v_tablicu_znachenij"/>Процедура ОткрытьФайл()  </text:p>
      <text:p text:style-name="Text_20_body">ДиалогВыбора = Новый ДиалогВыбораФайла(РежимДиалогаВыбораФайла.Открытие);</text:p>
      <text:p text:style-name="Preformatted_20_Text">ДиалогВыбора.Заголовок = "Выберите файл";<text:line-break/>Если ДиалогВыбора.Выбрать() Тогда<text:line-break/><text:tab/>ИмяФайла = ДиалогВыбора.ПолноеИмяФайла;<text:line-break/>Иначе <text:line-break/><text:tab/>Возврат<text:line-break/>КонецЕсли;<text:line-break/><text:tab/><text:line-break/>Таблица<text:tab/>=<text:tab/>Excel_ПолучитьДанные_ADO(ИмяФайла,"Лист1",,1);</text:p>
      <text:p text:style-name="Text_20_body">КонецПроцедуры </text:p>
      <text:p text:style-name="Horizontal_20_Line"/>
      <text:p text:style-name="Text_20_body">Функция Excel_ПолучитьДанные_ADO(ПутьКФайлуExcel, ИмяЛистаВФайлеExcel, СтруктураКолонок = Неопределено, Знач НачСтрока = 0, Знач КонСтрока = 0) Экспорт</text:p>
      <text:p text:style-name="Text_20_body">	пФайл	=	ПутьКФайлуExcel;</text:p>
      <text:p text:style-name="Preformatted_20_Text">пЛист<text:tab/>=<text:tab/>ИмяЛистаВФайлеExcel;<text:line-break/><text:line-break/>#Если Клиент Тогда<text:line-break/><text:s text:c="2"/>Состояние("Установка соединения с Excel");<text:line-break/><text:s text:c="2"/>#КонецЕсли</text:p>
      <text:p text:style-name="Text_20_body">    <text:span text:style-name="Emphasis">ЗаголовкиВСтроке1 = «HDR=YES;»
    ЗаголовкиВСтроке1 = «HDR=NO;»;
 
    СтрокаСоединения =«Provider=Microsoft.Jet.OLEDB.4.0;Data Source= » + СокрЛП(пФайл) +«;Extended Properties=»«Excel 8.0;» + ЗаголовкиВСтроке1 + «IMEX=1;»«»;
 
    Connection = Новый COMОбъект(«ADODB.Connection»);
    Connection.ConnectionString =  СтрокаСоединения;
 
    Попытка
        Connection.Open();
    Исключение
        Сообщить («Проблемы с подключением к Excel» );
        Возврат Неопределено;
    КонецПопытки;
 
    RS = Новый COMОбъект(«ADODB.Recordset»);
 
    ТекстЗапроса =
    «SELECT
    |    Лист.*
    |FROM
    |    [» + пЛист + «$] as Лист»;
 
    Попытка
        RS.Open(ТекстЗапроса, Connection);
    Исключение
        Сообщить («Проблемы с выполнением запроса»);
        Возврат Неопределено;
    КонецПопытки;
 
    Таблица = Новый ТаблицаЗначений;
 
    Если СтруктураКолонок = Неопределено Тогда
 
        Для Счетчик = 1 По RS.Fields.Count Цикл
            Поле = RS.Fields.Item(Счетчик - 1);
            Колонка = Таблица.Колонки.Добавить(«К» + Счетчик, , Поле.Name);
        КонецЦикла;
 
    Иначе
 
        Для каждого КлючИЗначение Из СтруктураКолонок Цикл
            Колонка = Таблица.Колонки.Добавить(КлючИЗначение.Ключ);
        КонецЦикла;
 
    КонецЕсли;
 
    НомерСтроки = 0;
    КолвоСтрок  = RS.RecordCount;
 
    Пока RS.EOF() = 0 Цикл
 
        НомерСтроки = НомерСтроки + 1;
 
        #Если Клиент Тогда
        Состояние(«Чтение файла: » + Формат(НомерСтроки) + « из » + Формат(КолвоСтрок));
        ОбработкаПрерыванияПользователя();
        #КонецЕсли
 
        Если НомерСтроки &lt; НачСтрока Тогда
            RS.MoveNext();
            Продолжить;
        КонецЕсли;
 
        Если КонСтрока &gt; 0 И НомерСтроки &gt; КонСтрока Тогда
            Прервать;
        КонецЕсли;
 
        НоваяСтрока = Таблица.Добавить();
 
        Если СтруктураКолонок = Неопределено Тогда
 
            Для Счетчик = 1 По RS.Fields.Count Цикл
 
                Поле = RS.Fields.Item(Счетчик - 1);
                НоваяСтрока[«К» + Счетчик] = Поле.Value;
 
            КонецЦикла;
 
        Иначе
 
            Для каждого КлючИЗначение Из СтруктураКолонок Цикл
 
                Поле = RS.Fields.Item(КлючИЗначение.Значение - 1);
                НоваяСтрока[КлючИЗначение.Ключ] = Поле.Value;
 
            КонецЦикла;
 
        КонецЕсли;
 
        </text:span> Обработка других полей</text:p>
      <text:p text:style-name="Preformatted_20_Text"><text:s text:c="6"/>RS.MoveNext();</text:p>
      <text:p text:style-name="Text_20_body">    КонецЦикла;</text:p>
      <text:p text:style-name="Text_20_body">    <text:span text:style-name="Emphasis"> Завершение работы
 
    RS.Close();
    Connection.Close();
 
    Возврат Таблица;
 
КонецФункции


----
Функция Excel_ПолучитьДанные_COM(пФайл, пЛист, СтруктураКолонок = Неопределено, Знач НачСтрока = 0, Знач КонСтрока = 0, XLSОбъект = Неопределено) Экспорт
 
    #Если Клиент Тогда
    Состояние(«Открытие Excel»);
    #КонецЕсли
 
    Если XLSОбъект = Неопределено Тогда
        XLSОбъект = Новый COMОбъект(«Excel.Application»);
        XLSОбъект.Visible       = Ложь;
        XLSОбъект.DisplayAlerts = Ложь;
    КонецЕсли;
 
    Попытка
        Book = XLSОбъект.Workbooks.Open(пФайл, , Истина);
    Исключение
        Сообщить («Проблемы с подключением к Excel» );
        Возврат Неопределено;
    КонецПопытки;
 
    Лист = Book.Sheets(1);
    КолвоКолонок = Лист.Cells(1,1).SpecialCells(11).Column;
    КолвоСтрок   = Лист.Cells(1,1).SpecialCells(11).Row;
 
    Таблица = Новый ТаблицаЗначений;
 
    Если СтруктураКолонок = Неопределено Тогда
 
        Для Счетчик = 1 По КолвоКолонок Цикл
            Колонка = Таблица.Колонки.Добавить(«К» + Счетчик);
        КонецЦикла;
 
    Иначе
 
        Для каждого КлючИЗначение Из СтруктураКолонок Цикл
            Колонка = Таблица.Колонки.Добавить(КлючИЗначение.Ключ);
        КонецЦикла;
 
    КонецЕсли;
 
    НачСтрока = ?(НачСтрока = 0, 1, НачСтрока);
    КонСтрока = ?(КонСтрока = 0, КолвоСтрок, КонСтрока);
    КонСтрока = Мин(КонСтрока, КолвоСтрок);
 
    Для НомерСтроки = НачСтрока По КонСтрока Цикл
 
        #Если Клиент Тогда
        Состояние(«Чтение файла: » + Формат(НомерСтроки) + « из » + Формат(КонСтрока));
        ОбработкаПрерыванияПользователя();
        #КонецЕсли
 
        НоваяСтрока = Таблица.Добавить();
 
        Если СтруктураКолонок = Неопределено Тогда
 
            Для НомерКолонки = 1 По КолвоКолонок Цикл
 
                Поле = Лист.Cells(НомерСтроки, НомерКолонки);
                НоваяСтрока[«К» + Формат(НомерКолонки, «ЧГ=0»)] = Поле.Value;
 
            КонецЦикла;
 
        Иначе
 
            Для каждого КлючИЗначение Из СтруктураКолонок Цикл
 
                Поле = Лист.Cells(НомерСтроки, КлючИЗначение.Значение);
                НоваяСтрока[КлючИЗначение.Ключ] = Поле.Value;
 
            КонецЦикла;
 
        КонецЕсли;
 
    КонецЦикла;
 
    XLSОбъект.Application.Quit();
    Возврат Таблица;
 
КонецФункции


----

Функция Excel_ПолучитьДанные_COMArray(пФайл, пЛист, СтруктураКолонок = Неопределено, Знач НачСтрока = 0, Знач КонСтрока = 0, XLSОбъект = Неопределено) Экспорт
 
    #Если Клиент Тогда
    Состояние(«Открытие Excel»);
    #КонецЕсли
 
    Если XLSОбъект = Неопределено Тогда
        XLSОбъект = Новый COMОбъект(«Excel.Application»);
        XLSОбъект.Visible       = Ложь;
        XLSОбъект.DisplayAlerts = Ложь;
    КонецЕсли;
 
    Попытка
        Book = XLSОбъект.Workbooks.Open(пФайл, , Истина);
    Исключение
        Сообщить («Проблемы с подключением к Excel» );
        Возврат Неопределено;
    КонецПопытки;
 
    Лист = Book.Sheets(1);
    КолвоКолонок = Лист.Cells(1,1).SpecialCells(11).Column;
    КолвоСтрок   = Лист.Cells(1,1).SpecialCells(11).Row;
 
    Таблица = Новый ТаблицаЗначений;
 
    Если СтруктураКолонок = Неопределено Тогда
 
        Для Счетчик = 1 По КолвоКолонок Цикл
            Колонка = Таблица.Колонки.Добавить(«К» + Счетчик);
        КонецЦикла;
 
    Иначе
 
        МаксимальныйНомерКолонки = 0;
        Для каждого КлючИЗначение Из СтруктураКолонок Цикл
            Колонка = Таблица.Колонки.Добавить(КлючИЗначение.Ключ);
            МаксимальныйНомерКолонки = Макс(МаксимальныйНомерКолонки, КлючИЗначение.Значение);
        КонецЦикла;
 
        КолвоКолонок = Мин(КолвоКолонок, МаксимальныйНомерКолонки);
 
    КонецЕсли;
 
    НачСтрока = ?(НачСтрока = 0, 1, НачСтрока);
    КонСтрока = ?(КонСтрока = 0, КолвоСтрок, КонСтрока);
    КонСтрока = Мин(КонСтрока, КолвоСтрок);
 
    </text:span> Массив типа COMSafeArray</text:p>
      <text:p text:style-name="Preformatted_20_Text"><text:s text:c="2"/>Массив = Лист.Range(Лист.Cells(НачСтрока, 1), Лист.Cells(КонСтрока, КолвоКолонок)).Value;<text:line-break/><text:s text:c="2"/>КолвоСтрок<text:s text:c="3"/>= Массив.GetUpperBound(1);</text:p>
      <text:p text:style-name="Text_20_body">    Для НомерСтроки = 1 По КолвоСтрок Цикл</text:p>
      <text:p text:style-name="Text_20_body">        #Если Клиент Тогда</text:p>
      <text:p text:style-name="Preformatted_20_Text"><text:s text:c="6"/>Состояние("Чтение файла: " + Формат(НомерСтроки) + " из " + Формат(КолвоСтрок));<text:line-break/><text:s text:c="6"/>ОбработкаПрерыванияПользователя();<text:line-break/><text:s text:c="6"/>#КонецЕсли</text:p>
      <text:p text:style-name="Text_20_body">        НоваяСтрока = Таблица.Добавить();</text:p>
      <text:p text:style-name="Text_20_body">        Если СтруктураКолонок = Неопределено Тогда</text:p>
      <text:p text:style-name="Text_20_body">            Для НомерКолонки = 1 По КолвоКолонок Цикл</text:p>
      <text:p text:style-name="Text_20_body">                НоваяСтрока[«К» + Формат(НомерКолонки, «ЧГ=0»)] = Массив.GetValue(НомерКолонки, НомерСтроки);</text:p>
      <text:p text:style-name="Text_20_body">            КонецЦикла;</text:p>
      <text:p text:style-name="Text_20_body">        Иначе</text:p>
      <text:p text:style-name="Text_20_body">            Для каждого КлючИЗначение Из СтруктураКолонок Цикл</text:p>
      <text:p text:style-name="Text_20_body">                НоваяСтрока[КлючИЗначение.Ключ] = Массив.GetValue(КлючИЗначение.Значение, НомерСтроки);</text:p>
      <text:p text:style-name="Text_20_body">            КонецЦикла;</text:p>
      <text:p text:style-name="Text_20_body">        КонецЕсли;</text:p>
      <text:p text:style-name="Text_20_body">    КонецЦикла;</text:p>
      <text:p text:style-name="Text_20_body">    XLSОбъект.Application.Quit();</text:p>
      <text:p text:style-name="Preformatted_20_Text"><text:s text:c="2"/>Возврат Таблица;</text:p>
      <text:p text:style-name="Text_20_body">КонецФункции</text:p>
      <text:p text:style-name="Horizontal_20_Line"/>
      <text:p text:style-name="Text_20_body">Функция Excel_ПолучитьСписокЛистов(пФайл, XLSОбъект = Неопределено) Экспорт</text:p>
      <text:p text:style-name="Text_20_body">    Если XLSОбъект = Неопределено Тогда</text:p>
      <text:p text:style-name="Preformatted_20_Text"><text:s text:c="6"/>XLSОбъект = Новый COMОбъект("Excel.Application");<text:line-break/><text:s text:c="6"/>XLSОбъект.Visible<text:s text:c="7"/>= Ложь;<text:line-break/><text:s text:c="6"/>XLSОбъект.DisplayAlerts = Ложь;<text:line-break/><text:s text:c="2"/>КонецЕсли;</text:p>
      <text:p text:style-name="Text_20_body">    Попытка</text:p>
      <text:p text:style-name="Preformatted_20_Text"><text:s text:c="6"/>Book = XLSОбъект.Workbooks.Open(пФайл, , Истина);<text:line-break/><text:s text:c="2"/>Исключение<text:line-break/><text:s text:c="6"/>Возврат Новый СписокЗначений;<text:line-break/><text:s text:c="2"/>КонецПопытки;</text:p>
      <text:p text:style-name="Text_20_body">    СписокЛистов = Новый СписокЗначений;</text:p>
      <text:p text:style-name="Preformatted_20_Text"><text:s text:c="2"/>Для каждого Лист Из XLSОбъект.Sheets Цикл<text:line-break/><text:s text:c="6"/>СписокЛистов.Добавить(Лист.Name);<text:line-break/><text:s text:c="2"/>КонецЦикла;</text:p>
      <text:p text:style-name="Text_20_body">    XLSОбъект.Application.Quit();</text:p>
      <text:p text:style-name="Preformatted_20_Text"><text:s text:c="2"/>Возврат СписокЛистов;</text:p>
      <text:p text:style-name="Text_20_body"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htenie_excel_v_tablicu_znachenij</dc:title>
  </office:meta>
</office:document-meta>
</file>