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zovaja_zaschischaem_mikrotik_ot_vneshnix_atak_mikrotik"/><text:bookmark-start text:name="__RefHeading___bazovaja_zaschischaem_mikrotik_ot_vneshnix_atak_mikrotik_1"/><text:bookmark-start text:name="bazovaja_zaschischaem_mikrotik_ot_vneshnix_atak_mikrotik"/>Базовая защищаем MikroTik от внешних атак MikroTik<text:bookmark-end text:name="__RefHeading___bazovaja_zaschischaem_mikrotik_ot_vneshnix_atak_mikrotik_1"/><text:bookmark-end text:name="bazovaja_zaschischaem_mikrotik_ot_vneshnix_atak_mikrot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zovaja_zaschischaem_mikrotik_ot_vneshnix_atak_mikrotik</dc:title>
  </office:meta>
</office:document-meta>
</file>