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zi_danix"/><text:bookmark-start text:name="__RefHeading___bazi_danix_1"/><text:bookmark-start text:name="bazi_danix"/>Бази даних<text:bookmark-end text:name="__RefHeading___bazi_danix_1"/><text:bookmark-end text:name="bazi_danix"/></text:h>
      <text:h text:style-name="Heading_20_2" text:outline-level="2"><text:bookmark-start text:name="__RefHeading___mongodb_2"/><text:bookmark-start text:name="mongodb"/>MongoDB<text:bookmark-end text:name="__RefHeading___mongodb_2"/><text:bookmark-end text:name="mongodb"/></text:h>
      <text:p text:style-name="Text_20_body">Одна з найпопулярніших нереляційних баз даних, яка зберігає дані у форматі документів, використовуючи JSON-подібні об'єкти. Це спростить наше знайомство із цією БД, оскільки вона працює із даними дуже подібно до того, як ви вже робили це в рамках курсу по фронтенду. </text:p>
      <text:p text:style-name="Text_20_body">Ось кілька переваг MongoDB:</text:p>
      <text:list text:style-name="List_20_1" text:continue-numbering="false">
        <text:list-item>
          <text:p text:style-name="List_20_1_Content_First"> Гнучкість схеми:MongoDB дозволяє легко зберігати дані без потреби строго визначеної схеми. Кожен документ може мати власну унікальну структуру, що робить базу даних більш гнучкою та адаптивною до змін в структурі даних.</text:p>
        </text:list-item>
        <text:list-item>
          <text:p text:style-name="List_20_1_Content"> При роботі із MongoDB є можливість визначати схему, яка буде допомагати нам записувати дані в базу, а також формувати із них певну структуру при їх зчитуванні, але вона не гарантує, що в базі даних кожен запис буде відповідати цій схемі. Цим ця база відрізняється від реляційних СУБД.</text:p>
        </text:list-item>
        <text:list-item>
          <text:p text:style-name="List_20_1_Content"> Швидкодія:Завдяки своїй архітектурі та індексам MongoDB може швидко виконувати операції читання та запису великих обсягів даних.</text:p>
        </text:list-item>
        <text:list-item>
          <text:p text:style-name="List_20_1_Content"> Масштабованість:MongoDB легко масштабується, дозволяючи горизонтально розширювати систему внаслідок додавання нових серверів (шардингу).</text:p>
        </text:list-item>
        <text:list-item>
          <text:p text:style-name="List_20_1_Content"> Реплікація(створення копії) та висока доступність:MongoDB підтримує автоматичну реплікацію даних на кількох серверах, що забезпечує високу доступність та стійкість до відмов. Цей пункт характеризує можливість її використання у високонавантажених системах.</text:p>
        </text:list-item>
        <text:list-item>
          <text:p text:style-name="List_20_1_Content_Last"> Спрощене програмування:Завдяки використанню BSON (Binary JSON), взаємодія з базою даних стає природньою для розробників, які працюють з мовами програмування, такими як JavaScript, Python, або Node.js.</text:p>
        </text:list-item>
      </text:list>
      <text:h text:style-name="Heading_20_3" text:outline-level="3"><text:bookmark-start text:name="__RefHeading___pidkljuchennja_node.js_3"/><text:bookmark-start text:name="pidkljuchennja_node.js"/>Підключення node.js<text:bookmark-end text:name="__RefHeading___pidkljuchennja_node.js_3"/><text:bookmark-end text:name="pidkljuchennja_node.js"/></text:h>
      <text:h text:style-name="Heading_20_4" text:outline-level="4"><text:bookmark-start text:name="__RefHeading___modul_4"/><text:bookmark-start text:name="modul"/>модуль<text:bookmark-end text:name="__RefHeading___modul_4"/><text:bookmark-end text:name="modul"/></text:h>
      <text:p text:style-name="Preformatted_20_Text">mpn instal mongoo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azi_danix</dc:title>
  </office:meta>
</office:document-meta>
</file>