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ync_await"/><text:bookmark-start text:name="__RefHeading___async_await_1"/><text:bookmark-start text:name="async_await"/>async / await<text:bookmark-end text:name="__RefHeading___async_await_1"/><text:bookmark-end text:name="async_await"/></text:h>
      <text:h text:style-name="Heading_20_2" text:outline-level="2"><text:bookmark-start text:name="__RefHeading___objava_2"/><text:bookmark-start text:name="objava"/>Обява<text:bookmark-end text:name="__RefHeading___objava_2"/><text:bookmark-end text:name="objava"/></text:h>
      <text:p text:style-name="Preformatted_20_Text">async function asyncFn(){<text:line-break/>//завжи повертає Промис<text:line-break/>}</text:p>
      <text:p text:style-name="Preformatted_20_Text">const asyncFn = async()=&gt;{<text:line-break/>//завжи повертає Промис<text:line-break/>}</text:p>
      <text:h text:style-name="Heading_20_2" text:outline-level="2"><text:bookmark-start text:name="__RefHeading___vklik_3"/><text:bookmark-start text:name="vklik"/>Вклик<text:bookmark-end text:name="__RefHeading___vklik_3"/><text:bookmark-end text:name="vklik"/></text:h>
      <text:p text:style-name="Preformatted_20_Text">asyncFn()<text:line-break/> .then(value=&gt;console.log(value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sync_await</dc:title>
  </office:meta>
</office:document-meta>
</file>