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 <text:a xlink:type="simple" xlink:href="https://www.wiki.hostingcloud.com.ua/doku.php?id=vosstanovlenie_polzovatelej_1s_iz_rezervnoj_kopii" text:style-name="Internet_20_link" text:visited-style-name="Visited_20_Internet_20_Link">Восстановление пользователей 1С из резервной копи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administrirovanie_1s</dc:title>
  </office:meta>
</office:document-meta>
</file>