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hostingcloud.com.ua/doku.php?id=1s_unf_dlja_ukrainy_-_izmenenie_sostava_nomenklatury_na_forme_spiska" text:style-name="Internet_20_link" text:visited-style-name="Visited_20_Internet_20_Link">1С УНФ для Украины - изменение состава номенклатуры на форме списк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s_unf</dc:title>
  </office:meta>
</office:document-meta>
</file>