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1c"/><text:bookmark-start text:name="__RefHeading___administrirovanie_1s_1"/><text:bookmark-start text:name="administrirovanie_1s"/>Администрирование 1С<text:bookmark-end text:name="__RefHeading___administrirovanie_1s_1"/><text:bookmark-end text:name="administrirovanie_1s"/></text:h>
      <text:list text:style-name="List_20_1" text:continue-numbering="false">
        <text:list-item>
          <text:p text:style-name="LastListParagraph_List_20_1_Content_First"> <text:a xlink:type="simple" xlink:href="https://www.wiki.hostingcloud.com.ua/doku.php?id=ustanovka_neskolkix_sluzhb_serverov_1s_na_odnom_kompjutere" text:style-name="Internet_20_link" text:visited-style-name="Visited_20_Internet_20_Link">Установка нескольких служб (серверов) 1С на одном компьютере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1c</dc:title>
  </office:meta>
</office:document-meta>
</file>